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 <text:s text:c="5"/>學年度第 <text:s text:c="3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17in" svg:height="2.12917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一、本證明各欄應本行為事實記錄，不作綜合性評價及等第轉化。</text:span><text:span text:style-name="T63"><text:line-break/>二、學校審查意見請力求確實，並於審查後於導師證明下方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謝怡珣</dc:creator>
    <meta:creation-date>2026-09-03T08:27:00Z</meta:creation-date>
    <dc:date>2026-09-03T08:27:00Z</dc: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3" meta:row-count="2" meta:non-whitespace-character-count="251"/>
  </office:meta>
</office:document-meta>
</file>