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 _______ 學年度第 ___ 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天 <text:s/>小過____次</text:p>
            <text:p text:style-name="P28">嘉獎____天 <text:s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謝怡珣</dc:creator>
    <meta:creation-date>2026-08-19T05:43:00Z</meta:creation-date>
    <dc:date>2026-08-19T05:43:00Z</dc:date>
    <meta:template xlink:href="Normal.dotm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